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A610000013F9F534A68.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entaur" svg:font-family="Centaur"/>
    <style:font-face style:name="Dubai" svg:font-family="Duba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paragraph-properties fo:text-align="center" style:justify-single-word="false"/>
      <style:text-properties style:font-name="Centaur" fo:language="en" fo:country="US" fo:font-weight="bold" officeooo:paragraph-rsid="001a1745" style:font-weight-asian="bold"/>
    </style:style>
    <style:style style:name="P2" style:family="paragraph" style:parent-style-name="Standard">
      <style:paragraph-properties fo:text-align="center" style:justify-single-word="false"/>
      <style:text-properties style:font-name="Centaur" fo:language="en" fo:country="US" fo:font-weight="bold" officeooo:rsid="001a1745" officeooo:paragraph-rsid="001a1745" style:font-weight-asian="bold"/>
    </style:style>
    <style:style style:name="P3" style:family="paragraph" style:parent-style-name="Standard">
      <style:paragraph-properties fo:text-align="justify" style:justify-single-word="false"/>
      <style:text-properties officeooo:paragraph-rsid="001b36a7"/>
    </style:style>
    <style:style style:name="P4" style:family="paragraph" style:parent-style-name="Standard">
      <style:paragraph-properties fo:line-height="115%" fo:text-align="justify" style:justify-single-word="false"/>
      <style:text-properties style:font-name="Centaur" fo:font-size="11pt" fo:font-weight="bold" officeooo:paragraph-rsid="001b36a7" style:font-size-asian="11pt" style:font-weight-asian="bold" style:font-size-complex="11pt" style:font-weight-complex="bold"/>
    </style:style>
    <style:style style:name="P5" style:family="paragraph" style:parent-style-name="Standard">
      <style:paragraph-properties fo:text-align="justify" style:justify-single-word="false"/>
      <style:text-properties style:font-name="Centaur" fo:letter-spacing="-0.009cm" fo:font-weight="bold" officeooo:rsid="001a1745" officeooo:paragraph-rsid="001a1745" style:font-weight-asian="bold" style:text-scale="104%"/>
    </style:style>
    <style:style style:name="P6" style:family="paragraph" style:parent-style-name="Standard">
      <style:paragraph-properties fo:margin-top="0cm" fo:margin-bottom="0cm" style:contextual-spacing="false" fo:line-height="100%" fo:text-align="justify" style:justify-single-word="false"/>
      <style:text-properties style:font-name="Centaur" officeooo:paragraph-rsid="0018af1e"/>
    </style:style>
    <style:style style:name="P7" style:family="paragraph" style:parent-style-name="Standard">
      <style:paragraph-properties fo:margin-top="0cm" fo:margin-bottom="0cm" style:contextual-spacing="false" fo:line-height="100%" fo:text-align="justify" style:justify-single-word="false"/>
      <style:text-properties style:font-name="Centaur" officeooo:paragraph-rsid="0018af1e" style:font-name-asian="Times New Roman" style:language-asian="it" style:country-asian="IT" style:font-name-complex="Calibri"/>
    </style:style>
    <style:style style:name="P8" style:family="paragraph" style:parent-style-name="Standard">
      <style:paragraph-properties fo:text-align="justify" style:justify-single-word="false"/>
      <style:text-properties style:font-name="Centaur" officeooo:paragraph-rsid="0018af1e"/>
    </style:style>
    <style:style style:name="P9" style:family="paragraph" style:parent-style-name="Standard">
      <style:paragraph-properties fo:text-align="center" style:justify-single-word="false"/>
      <style:text-properties style:font-name="Centaur" officeooo:paragraph-rsid="0018af1e"/>
    </style:style>
    <style:style style:name="P10" style:family="paragraph" style:parent-style-name="Standard">
      <style:paragraph-properties fo:margin-top="0cm" fo:margin-bottom="0cm" style:contextual-spacing="true" fo:text-align="end" style:justify-single-word="false"/>
      <style:text-properties fo:color="#000000" loext:opacity="100%" style:font-name="Centaur" fo:font-style="italic" fo:font-weight="bold" officeooo:paragraph-rsid="0018af1e" style:font-style-asian="italic" style:font-weight-asian="bold" style:font-name-complex="Dubai" style:font-weight-complex="bold"/>
    </style:style>
    <style:style style:name="P11" style:family="paragraph" style:parent-style-name="Standard">
      <style:paragraph-properties fo:text-align="end" style:justify-single-word="false"/>
      <style:text-properties style:font-name="Centaur" officeooo:paragraph-rsid="0018af1e"/>
    </style:style>
    <style:style style:name="T1" style:family="text">
      <style:text-properties fo:font-family="'Book Antiqua'" style:font-family-generic="roman" style:font-pitch="variable" fo:font-weight="bold" style:font-weight-asian="bold"/>
    </style:style>
    <style:style style:name="T2" style:family="text">
      <style:text-properties officeooo:rsid="001a1745"/>
    </style:style>
    <style:style style:name="T3" style:family="text">
      <style:text-properties officeooo:rsid="001e1c4f"/>
    </style:style>
    <style:style style:name="T4" style:family="text">
      <style:text-properties style:font-name="Centaur" fo:letter-spacing="-0.009cm" fo:font-style="normal" fo:font-weight="bold" officeooo:rsid="001b36a7" style:font-style-asian="normal" style:font-weight-asian="bold" style:font-style-complex="normal" style:text-scale="104%"/>
    </style:style>
    <style:style style:name="T5" style:family="text">
      <style:text-properties style:font-name="Centaur" fo:letter-spacing="-0.009cm" fo:language="en" fo:country="US" fo:font-style="normal" fo:font-weight="bold" officeooo:rsid="001a1745" style:font-style-asian="normal" style:font-weight-asian="bold" style:font-style-complex="normal" style:text-scale="104%"/>
    </style:style>
    <style:style style:name="T6" style:family="text">
      <style:text-properties style:font-name="Centaur" fo:letter-spacing="-0.009cm" fo:font-style="normal" fo:font-weight="bold" style:font-style-asian="normal" style:font-weight-asian="bold" style:font-style-complex="normal" style:text-scale="104%"/>
    </style:style>
    <style:style style:name="T7" style:family="text">
      <style:text-properties style:font-name="Centaur" fo:font-style="normal" fo:font-weight="bold" style:font-style-asian="normal" style:font-weight-asian="bold" style:font-name-complex="Arial1" style:font-style-complex="normal"/>
    </style:style>
    <style:style style:name="T8" style:family="text">
      <style:text-properties style:font-name="Centaur" fo:font-size="11pt" fo:font-style="normal" fo:font-weight="bold" style:font-size-asian="11pt" style:font-style-asian="normal" style:font-weight-asian="bold" style:font-name-complex="Arial1" style:font-size-complex="11pt" style:font-style-complex="normal" style:font-weight-complex="bold"/>
    </style:style>
    <style:style style:name="T9" style:family="text">
      <style:text-properties style:font-name="Centaur" fo:font-size="11pt" fo:font-style="normal" fo:font-weight="bold" officeooo:rsid="002439cf" style:font-size-asian="11pt" style:font-style-asian="normal" style:font-weight-asian="bold" style:font-name-complex="Arial1" style:font-size-complex="11pt" style:font-style-complex="normal" style:font-weight-complex="bold"/>
    </style:style>
    <style:style style:name="T10" style:family="text">
      <style:text-properties style:font-name="Centaur" fo:font-size="11pt" fo:font-style="normal" fo:font-weight="bold" officeooo:rsid="0025507e" style:font-size-asian="11pt" style:font-style-asian="normal" style:font-weight-asian="bold" style:font-name-complex="Arial1" style:font-size-complex="11pt" style:font-style-complex="normal" style:font-weight-complex="bold"/>
    </style:style>
    <style:style style:name="T11" style:family="text">
      <style:text-properties fo:font-family="'Book Antiqua'" style:font-family-generic="roman" style:font-pitch="variable" style:font-name-asian="Times New Roman" style:language-asian="it" style:country-asian="IT" style:font-name-complex="Calibri" style:font-style-complex="italic" style:font-weight-complex="bold"/>
    </style:style>
    <style:style style:name="T12" style:family="text">
      <style:text-properties style:font-name-asian="Times New Roman" style:language-asian="it" style:country-asian="IT" style:font-name-complex="Calibri" style:font-style-complex="italic" style:font-weight-complex="bold"/>
    </style:style>
    <style:style style:name="T13" style:family="text">
      <style:text-properties fo:font-family="'Book Antiqua'" style:font-family-generic="roman" style:font-pitch="variable" style:font-name-asian="Times New Roman" style:language-asian="it" style:country-asian="IT" style:font-name-complex="Calibri"/>
    </style:style>
    <style:style style:name="T14" style:family="text">
      <style:text-properties style:font-name-asian="Times New Roman" style:language-asian="it" style:country-asian="IT" style:font-name-complex="Calibri"/>
    </style:style>
    <style:style style:name="T15" style:family="text">
      <style:text-properties fo:font-weight="bold" style:font-name-asian="Times New Roman" style:language-asian="it" style:country-asian="IT" style:font-weight-asian="bold" style:font-name-complex="Calibri"/>
    </style:style>
    <style:style style:name="T16" style:family="text">
      <style:text-properties officeooo:rsid="001c6df0" style:font-name-asian="Times New Roman" style:language-asian="it" style:country-asian="IT" style:font-name-complex="Calibri"/>
    </style:style>
    <style:style style:name="T17" style:family="text">
      <style:text-properties fo:font-weight="bold" style:font-weight-asian="bold"/>
    </style:style>
    <style:style style:name="T18" style:family="text">
      <style:text-properties fo:font-family="'Book Antiqua'" style:font-family-generic="roman" style:font-pitch="variable"/>
    </style:style>
    <style:style style:name="T19" style:family="text">
      <style:text-properties fo:language="en" fo:country="US"/>
    </style:style>
    <style:style style:name="T20" style:family="text">
      <style:text-properties officeooo:rsid="001b1b88"/>
    </style:style>
    <style:style style:name="T21" style:family="text">
      <style:text-properties fo:color="#000000" loext:opacity="100%" fo:font-family="'Book Antiqua'" style:font-family-generic="roman" style:font-pitch="variable" fo:font-style="italic" fo:font-weight="bold" style:font-style-asian="italic" style:font-weight-asian="bold" style:font-name-complex="Dubai" style:font-weight-complex="bold"/>
    </style:style>
    <style:style style:name="T22" style:family="text">
      <style:text-properties fo:color="#000000" loext:opacity="100%" fo:font-style="italic" fo:font-weight="bold" style:font-style-asian="italic" style:font-weight-asian="bold" style:font-name-complex="Dubai" style:font-weight-complex="bold"/>
    </style:style>
    <style:style style:name="T23" style:family="text">
      <style:text-properties fo:color="#000000" loext:opacity="100%" fo:font-style="italic" fo:font-weight="bold" style:font-style-asian="italic" style:font-weight-asian="bold" style:font-name-complex="Dubai" style:font-style-complex="italic"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text:tab/><text:tab/></text:span><text:span text:style-name="T3"> </text:span></text:p>
      <text:p text:style-name="P2" loext:marker-style-name="T1"/>
      <text:p text:style-name="P3" loext:marker-style-name="T1"><text:span text:style-name="T4">OGGETTO: </text:span><text:span text:style-name="T5">PATTO DI INTEGRITA’</text:span><text:span text:style-name="T6"> PER </text:span><text:span text:style-name="Emphasis"><text:span text:style-name="T7">LA CO-PROGETTAZIONE E GESTIONE </text:span></text:span><text:span text:style-name="Emphasis"><text:span text:style-name="T8">DEL SERVIZIO DI PRONTO INTERVENTO SOCIALE (P.I.S.) NELL’AMBITO DELLE RISORSE </text:span></text:span><text:span text:style-name="Emphasis"><text:span text:style-name="T9">STANZIATE DAL</text:span></text:span><text:span text:style-name="Emphasis"><text:span text:style-name="T8"> FONDO </text:span></text:span><text:span text:style-name="Emphasis"><text:span text:style-name="T9">NAZIONALE PER LA LOTTA ALLA </text:span></text:span><text:span text:style-name="Emphasis"><text:span text:style-name="T8">POVERTA’ </text:span></text:span><text:span text:style-name="Emphasis"><text:span text:style-name="T9">E ALL’ESCLUSIONE SOCIALE</text:span></text:span><text:span text:style-name="Emphasis"><text:span text:style-name="T8">, </text:span></text:span><text:span text:style-name="Emphasis"><text:span text:style-name="T10">QUOTA SERVIZI -</text:span></text:span><text:span text:style-name="Emphasis"><text:span text:style-name="T8"> ANNUALITA’ 2023, NEL DISTRETTO SOCIO SANITARIO N. 50 – COMUNE DI TRAPANI CAPOFILA</text:span></text:span></text:p>
      <text:p text:style-name="P4">CUP: I11H23000080001</text:p>
      <text:p text:style-name="P3" loext:marker-style-name="T1"><text:span text:style-name="Emphasis"><text:span text:style-name="T8">CIG: B9D98958A3 </text:span></text:span></text:p>
      <text:p text:style-name="P5" loext:marker-style-name="T1"/>
      <text:p text:style-name="P6" loext:marker-style-name="T11"><text:span text:style-name="T12">Il/la sottoscritto/a __________ ________________________nato/a a ____________ il __________ residente a ________________________ (___) Via ______________________________________ n. ____ <text:s text:c="18"/></text:span></text:p>
      <text:p text:style-name="P6" loext:marker-style-name="T13"><text:span text:style-name="T12">Codice Fiscale _____________________ </text:span><text:span text:style-name="T14">cell. _____________________ </text:span></text:p>
      <text:p text:style-name="P6" loext:marker-style-name="T13"><text:span text:style-name="T14">e-mail ______________________; </text:span></text:p>
      <text:p text:style-name="P7" loext:marker-style-name="T13"/>
      <text:p text:style-name="P6" loext:marker-style-name="T13"><text:span text:style-name="T15">in qualità di</text:span><text:span text:style-name="T14"> _____________________________dell’Ente del Terzo Settore ___________________________________________________con sede legale in _____________________________ (____) via ________________________________ con sede operativa in _________________________ (_____) via _________________________</text:span><text:span text:style-name="T16">_______</text:span></text:p>
      <text:p text:style-name="P6" loext:marker-style-name="T13"><text:span text:style-name="T14">Codice Fiscale/Partita IVA ______________________________ tel._____________</text:span><text:span text:style-name="T16">________</text:span></text:p>
      <text:p text:style-name="P6" loext:marker-style-name="T13"><text:span text:style-name="T14">cell. _____________________ e-mail __________________________________</text:span><text:span text:style-name="T16">_____________</text:span><text:span text:style-name="T14"> <text:s text:c="14"/></text:span></text:p>
      <text:p text:style-name="P8" loext:marker-style-name="T13"><text:span text:style-name="T14">PEC ___________________________________ </text:span></text:p>
      <text:p text:style-name="P9" loext:marker-style-name="T1"><text:span text:style-name="T17">DICHIARA</text:span></text:p>
      <text:p text:style-name="P8" loext:marker-style-name="T18">di accettare espressamente e senza riserv<text:span text:style-name="T19">a alcuna</text:span> le condizioni tutte del Patto di integrità da sottoscriversi per la procedura di co-progettazione in oggetto, in conformità al modello sotto riportato. </text:p>
      <text:p text:style-name="P9" loext:marker-style-name="T1"><text:span text:style-name="T17">ART. 1</text:span></text:p>
      <text:p text:style-name="P8" loext:marker-style-name="T18">Il presente Patto d’Integrità stabilisce la formale obbligazione dell’Ente, ai fini della partecipazione alla procedura in oggetto, e lo stesso si impegna: <text:s/></text:p>
      <text:p text:style-name="P8" loext:marker-style-name="T18"><text:span text:style-name="T17">1</text:span>. a conformare i propri comportamenti ai principi di lealtà, trasparenza e correttezza, a non offrire, accettare o richiedere somme di denaro o qualsiasi altra ricompensa, vantaggio o beneficio, sia direttamente che indirettamente tramite intermediari al fine della sottoscrizione della Convenzione di co-progettazione e/o al fine di distorcere la relativa corretta esecuzione; <text:s/></text:p>
      <text:p text:style-name="P8" loext:marker-style-name="T18"><text:span text:style-name="T17">2.</text:span> a segnalare all’Amministrazione <text:span text:style-name="T20">procedente </text:span>qualsiasi tentativo di turbativa, irregolarità o distorsione nelle fasi di svolgimento della procedura di selezione degli Enti del terzo settore disponibili alla co-progettazione e durante <text:soft-page-break/>l’esecuzione dell’attività di co-progettazione da parte di ogni interessato o addetto o chiunque possa influenzare le decisioni relative alla procedura in oggetto; <text:s/></text:p>
      <text:p text:style-name="P8" loext:marker-style-name="T18"><text:span text:style-name="T17">3.</text:span> ad assicurare<text:span text:style-name="T19"> e dichiarare, sotto la propria personale responsabili</text:span>tà<text:span text:style-name="T19">, </text:span>di non trovarsi in situazioni di controllo o di collegamento (formale e/o sostanziale) con altri Enti partecipanti e che non si è accordata e non si accorderà con altri partecipanti alla procedura di selezione in oggetto; </text:p>
      <text:p text:style-name="P8" loext:marker-style-name="T18"><text:span text:style-name="T17">4</text:span>. ad informare puntualmente tutto il personale di cui si avvale, del presente Patto d’integrità e degli obblighi in esso contenuti; <text:s/></text:p>
      <text:p text:style-name="P8" loext:marker-style-name="T18"><text:span text:style-name="T17">5</text:span>. a vigilare affinché gli impegni sopra indicati siano osservati da tutti i collaboratori e dipendenti nell’esercizio dei compiti loro assegnati; <text:s/></text:p>
      <text:p text:style-name="P8" loext:marker-style-name="T18"><text:span text:style-name="T17">6</text:span>. a denunciare alla Pubblica Autorità competente ogni irregolarità o distorsione di cui sia venuta a conoscenza per quanto attiene l’attività di cui all’oggetto della procedura in parola. <text:s/></text:p>
      <text:p text:style-name="P9" loext:marker-style-name="T1"><text:span text:style-name="T17">ART. 2</text:span></text:p>
      <text:p text:style-name="P8" loext:marker-style-name="T18">L’Ente, sin d’ora, accetta che, nel caso di mancato rispetto degli impegni anticorruzione assunti con il presente Patto d’integrità, comunque accertato dall’Amministrazione, dovranno essere applicate le sanzioni della esclusione dalla procedura di selezione. </text:p>
      <text:p text:style-name="P9" loext:marker-style-name="T1"><text:span text:style-name="T17">ART. 3</text:span></text:p>
      <text:p text:style-name="P8" loext:marker-style-name="T18">Il contenuto del Patto d’integrità resterà in vigore sino alla completa esecuzione della procedura.</text:p>
      <text:p text:style-name="P8" loext:marker-style-name="T18"/>
      <text:p text:style-name="P8" loext:marker-style-name="T18">Il presente Patto <text:s/>sarà allegato alla Convenzione e ne formerà parte integrante. <text:s text:c="2"/></text:p>
      <text:p text:style-name="P8" loext:marker-style-name="T18"/>
      <text:p text:style-name="P10" loext:marker-style-name="T21"/>
      <text:p text:style-name="P11" loext:marker-style-name="T18"><text:span text:style-name="T22">Firma del Legale Rappresentante<text:line-break/></text:span><text:span text:style-name="T23">(Firma digitale)</text:span></text:p>
      <text:p text:style-name="P8" loext:marker-style-name="T18"/>
      <text:p text:style-name="P8" loext:marker-style-name="T18"/>
      <text:p text:style-name="P8" loext:marker-style-name="T18"/>
      <text:p text:style-name="P8" loext:marker-style-name="T18"/>
      <text:p text:style-name="P8" loext:marker-style-name="T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entaur" svg:font-family="Centaur"/>
    <style:font-face style:name="Dubai" svg:font-family="Duba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Emphasis" style:family="text" style:parent-style-name="Default_20_Paragraph_20_Fon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bottom="0.499cm" fo:background-color="transparent" draw:fill="non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magine1" text:anchor-type="char" svg:x="0.185cm" svg:y="-0.873cm" svg:width="17cm" svg:height="2.041cm" draw:z-index="0"><draw:image xlink:href="Pictures/1000000000000A610000013F9F534A68.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2T10:57:49.211846000</meta:creation-date>
    <dc:date>2026-08-13T13:45:17.341373200</dc:date>
    <meta:editing-duration>PT23M9S</meta:editing-duration>
    <meta:editing-cycles>8</meta:editing-cycles>
    <meta:generator>LibreOffice/25.2.7.2$Windows_X86_64 LibreOffice_project/5cbfd1ab6520636bb5f7b99185aa69bd7456825d</meta:generator>
    <meta:document-statistic meta:table-count="0" meta:image-count="1" meta:object-count="0" meta:page-count="2" meta:paragraph-count="27" meta:word-count="450" meta:character-count="3609" meta:non-whitespace-character-count="3124"/>
  </office:meta>
</office:document-meta>
</file>